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apercuregular" svg:font-family="apercuregular, Arial, 'Helvetica Neue', Helvetica, Arial, sans-serif"/>
  </office:font-face-decls>
  <office:automatic-styles>
    <style:style style:name="P1" style:family="paragraph" style:parent-style-name="Standard">
      <style:text-properties fo:font-size="18pt" fo:font-weight="bold" officeooo:rsid="003ae05c" officeooo:paragraph-rsid="003ae05c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18pt" fo:font-weight="bold" officeooo:rsid="000df1d9" officeooo:paragraph-rsid="000df1d9" style:font-size-asian="18pt" style:font-weight-asian="bold" style:font-size-complex="18pt" style:font-weight-complex="bold"/>
    </style:style>
    <style:style style:name="P3" style:family="paragraph" style:parent-style-name="Standard">
      <style:text-properties style:font-name="Liberation Serif" fo:font-size="18pt" officeooo:rsid="000df1d9" officeooo:paragraph-rsid="000df1d9" style:font-size-asian="18pt" style:font-size-complex="18pt"/>
    </style:style>
    <style:style style:name="P4" style:family="paragraph" style:parent-style-name="Standard">
      <style:text-properties style:font-name="Liberation Serif" fo:font-size="18pt" fo:font-weight="bold" officeooo:rsid="003ae05c" officeooo:paragraph-rsid="003ae05c" style:font-size-asian="18pt" style:font-weight-asian="bold" style:font-size-complex="18pt" style:font-weight-complex="bold"/>
    </style:style>
    <style:style style:name="P5" style:family="paragraph" style:parent-style-name="Standard">
      <style:text-properties fo:font-size="18pt" fo:font-weight="bold" officeooo:rsid="000df1d9" officeooo:paragraph-rsid="003ae05c" style:font-size-asian="18pt" style:font-weight-asian="bold" style:font-size-complex="18pt" style:font-weight-complex="bold"/>
    </style:style>
    <style:style style:name="P6" style:family="paragraph" style:parent-style-name="Standard">
      <style:text-properties fo:font-size="18pt" fo:font-weight="normal" officeooo:rsid="000df1d9" officeooo:paragraph-rsid="003ae05c" style:font-size-asian="18pt" style:font-weight-asian="normal" style:font-size-complex="18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lastry do depilacji</text:p>
      <text:p text:style-name="P1"/>
      <text:p text:style-name="P2">Skład/INCI:</text:p>
      <text:p text:style-name="P3">Hydrogenated Polydicyclopentadiene, Paraffinum Liquidum, Cera Microcristallina, Citrus Grandis Fruit Extract, Bambusa Arundinacea Stem Extract, Helianthus Annuus Seed Oil, Tocopheryl Acetate, PEG-8 Dioleate, Parfum, CI 77891, CI 42090, Cl 47000</text:p>
      <text:p text:style-name="P3"/>
      <text:p text:style-name="P4">Oliwka łagodząca</text:p>
      <text:p text:style-name="P4"/>
      <text:p text:style-name="P5">Skład/INCI:</text:p>
      <text:p text:style-name="P6">Paraffinum Liquidum, Chamomilla Recutita Flower Extract, Parfum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apercuregular" svg:font-family="apercuregular, Arial, 'Helvetica Neue', Helvetica, Arial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2-23T12:49:13.809000000</meta:creation-date>
    <dc:date>2024-12-23T13:41:28.097000000</dc:date>
    <meta:editing-duration>PT51M57S</meta:editing-duration>
    <meta:editing-cycles>40</meta:editing-cycles>
    <meta:generator>LibreOffice/24.8.3.2$Windows_X86_64 LibreOffice_project/48a6bac9e7e268aeb4c3483fcf825c94556d9f92</meta:generator>
    <meta:document-statistic meta:table-count="0" meta:image-count="0" meta:object-count="0" meta:page-count="1" meta:paragraph-count="6" meta:word-count="43" meta:character-count="365" meta:non-whitespace-character-count="328"/>
  </office:meta>
</office:document-meta>
</file>