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d użyciem wosku sprawdzić jego temperaturę, aby uniknąć oparzeń.</text:p>
        </text:list-item>
        <text:list-item>
          <text:p text:style-name="P3">Nie stosować na uszkodzoną lub podrażnioną skórę.</text:p>
        </text:list-item>
        <text:list-item>
          <text:p text:style-name="P3">Unikać kontaktu z oczami.</text:p>
        </text:list-item>
        <text:list-item>
          <text:p text:style-name="P3">Depilacja może powodować lekkie zaczerwienienie, które zwykle ustępuje w ciągu 10 minut do 3 godzin. Jest to normalne i można je złagodzić emulsją po woskowaniu. Jeśli objawy utrzymują się, skonsultuj się z lekarzem.</text:p>
        </text:list-item>
        <text:list-item>
          <text:p text:style-name="P3">Przeciwwskazania do depilacji woskiem: <text:s/>Ostre i przewlekłe choroby skóry w miejscu depilacji. Żylaki w miejscu zabiegu.</text:p>
        </text:list-item>
        <text:list-item>
          <text:p text:style-name="P3">Nie stosować w sposób niezgodny z przeznaczeniem!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Hydrogenated Polycyclopentadiene, Ethylene/VA Copolymer, Paraffin, Cera Microcristallina (Microcrystalline Wax), Parfum (Fragrance), Amyl Cinnamal, Benzyl Alcohol, Benzyl Benzoate, Hexyl Cinnamal, Hydroxycitronellal, Linalool, CI 60725 (D&amp;C Violet 2).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0:07:01.802606000</dc:date>
    <meta:editing-duration>PT52S</meta:editing-duration>
    <meta:editing-cycles>1</meta:editing-cycles>
    <meta:document-statistic meta:table-count="0" meta:image-count="0" meta:object-count="0" meta:page-count="1" meta:paragraph-count="12" meta:word-count="131" meta:character-count="949" meta:non-whitespace-character-count="837"/>
    <meta:generator>LibreOffice/26.2.5.2$Windows_X86_64 LibreOffice_project/cd7284b4cbbfeb507e630c1aac019f4157393acb</meta:generator>
  </office:meta>
</office:document-meta>
</file>