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fo:font-size="18pt" fo:font-weight="bold" officeooo:rsid="0003b6c5" officeooo:paragraph-rsid="0003b6c5" style:font-size-asian="18pt" style:font-weight-asian="bold" style:font-size-complex="18pt" style:font-weight-complex="bold"/>
    </style:style>
    <style:style style:name="P2" style:family="paragraph" style:parent-style-name="Standard">
      <style:text-properties fo:font-size="18pt" officeooo:rsid="0003b6c5" officeooo:paragraph-rsid="0003b6c5" style:font-size-asian="18pt" style:font-size-complex="18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Skład/INCI:</text:p>
      <text:p text:style-name="P2">Acrylates/Carbamate Copolymer, Acrylates/VP Copolymer, Acrylates Copolymer, HEMA, Hydroxycyclohexyl Phenyl Ketone [+/-] CI 77891, CI 77742, CI 77492, CI 77499, CI 77491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5-08-11T09:18:49.645002700</meta:creation-date>
    <dc:date>2025-08-11T09:19:13.227829200</dc:date>
    <meta:editing-duration>PT23S</meta:editing-duration>
    <meta:editing-cycles>1</meta:editing-cycles>
    <meta:document-statistic meta:table-count="0" meta:image-count="0" meta:object-count="0" meta:page-count="1" meta:paragraph-count="2" meta:word-count="22" meta:character-count="179" meta:non-whitespace-character-count="159"/>
    <meta:generator>LibreOffice/25.2.4.3$Windows_X86_64 LibreOffice_project/33e196637044ead23f5c3226cde09b47731f7e27</meta:generator>
  </office:meta>
</office:document-meta>
</file>