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text-properties fo:font-size="16pt" fo:font-weight="bold" officeooo:rsid="0006e461" officeooo:paragraph-rsid="0006e461" style:font-size-asian="16pt" style:font-weight-asian="bold" style:font-size-complex="16pt" style:font-weight-complex="bold"/>
    </style:style>
    <style:style style:name="P2" style:family="paragraph" style:parent-style-name="Standard">
      <style:text-properties fo:font-size="16pt" officeooo:rsid="0006e461" officeooo:paragraph-rsid="0006e461" style:font-size-asian="16pt" style:font-size-complex="16pt"/>
    </style:style>
    <style:style style:name="P3" style:family="paragraph" style:parent-style-name="Standard" style:list-style-name="L1">
      <style:text-properties fo:font-size="16pt" officeooo:rsid="0006e461" officeooo:paragraph-rsid="0006e461" style:font-size-asian="16pt" style:font-size-complex="16pt"/>
    </style:style>
    <style:style style:name="P4" style:family="paragraph" style:parent-style-name="Standard">
      <style:text-properties officeooo:rsid="0006e461" officeooo:paragraph-rsid="0006e461"/>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Ostrzeżenia:</text:p>
      <text:p text:style-name="P2"/>
      <text:list text:style-name="L1">
        <text:list-item>
          <text:p text:style-name="P3">Tylko do użytku profesjonalnego.</text:p>
        </text:list-item>
        <text:list-item>
          <text:p text:style-name="P3">Stosować rękawice ochronne.</text:p>
        </text:list-item>
        <text:list-item>
          <text:p text:style-name="P3">Produkt zawiera nadsiarczany i inne składniki, które mogą powodować poważne reakcje drażniące i / lub alergiczne oraz duszności.</text:p>
        </text:list-item>
        <text:list-item>
          <text:p text:style-name="P3">Nie wdychać ani nie połykać.</text:p>
        </text:list-item>
        <text:list-item>
          <text:p text:style-name="P3">Przygotowywać i stosować wyłącznie w dobrze wentylowanym miejscu.</text:p>
        </text:list-item>
        <text:list-item>
          <text:p text:style-name="P3">Unikać kontaktu z oczami. Nie stosować na rzęsy i brwi.</text:p>
        </text:list-item>
        <text:list-item>
          <text:p text:style-name="P3">Jeśli dojdzie do kontaktu z oczami, dokładnie spłukać wodą.</text:p>
        </text:list-item>
        <text:list-item>
          <text:p text:style-name="P3">Nie stosować na wrażliwą lub podrażnioną skórę głowy.</text:p>
        </text:list-item>
        <text:list-item>
          <text:p text:style-name="P3">Przechowywać poza zasięgiem dzieci.</text:p>
        </text:list-item>
        <text:list-item>
          <text:p text:style-name="P3">Nie używać metalowych przedmiotów podczas mieszania i aplikacji.</text:p>
        </text:list-item>
        <text:list-item>
          <text:p text:style-name="P3">Przechowywać w chłodnym i suchym miejscu.</text:p>
        </text:list-item>
        <text:list-item>
          <text:p text:style-name="P3">Uwaga: Nie należy używać dodatkowych źródeł ciepła.</text:p>
        </text:list-item>
      </text:list>
      <text:p text:style-name="P2"/>
      <text:p text:style-name="P1">Skład/INCI:</text:p>
      <text:p text:style-name="P2">Potassium Persulfate, Sodium Silicate, Talc, Ammonium Persulfate, Sodium Metasilicate, Magnesium Carbonate Hydroxide, Cyamopsis Tetragonoloba Gum, Pullulan, Magnesium Stearate, Oryza Sativa Starch, Disodium Lauryl Sulfosuccinate, Paraffinum Liquidum, Xanthan Gum, Disodium EDTA, CI 77007, Fumaric Acid</text:p>
      <text:p text:style-name="P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7T09:04:30.814688200</meta:creation-date>
    <dc:date>2026-08-27T09:05:11.376873300</dc:date>
    <meta:editing-duration>PT40S</meta:editing-duration>
    <meta:editing-cycles>1</meta:editing-cycles>
    <meta:document-statistic meta:table-count="0" meta:image-count="0" meta:object-count="0" meta:page-count="1" meta:paragraph-count="15" meta:word-count="138" meta:character-count="974" meta:non-whitespace-character-count="863"/>
    <meta:generator>LibreOffice/26.2.5.2$Windows_X86_64 LibreOffice_project/cd7284b4cbbfeb507e630c1aac019f4157393acb</meta:generator>
  </office:meta>
</office:document-meta>
</file>