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size="16pt" fo:font-weight="bold" officeooo:rsid="00073232" officeooo:paragraph-rsid="00073232" style:font-size-asian="16pt" style:font-weight-asian="bold" style:font-size-complex="16pt" style:font-weight-complex="bold"/>
    </style:style>
    <style:style style:name="P2" style:family="paragraph" style:parent-style-name="Standard">
      <style:text-properties fo:font-size="16pt" officeooo:rsid="00073232" officeooo:paragraph-rsid="00073232" style:font-size-asian="16pt" style:font-size-complex="16pt"/>
    </style:style>
    <style:style style:name="P3" style:family="paragraph" style:parent-style-name="Standard" style:list-style-name="L1">
      <style:text-properties fo:font-size="16pt" officeooo:rsid="00099089" officeooo:paragraph-rsid="00099089" style:font-size-asian="16pt" style:font-size-complex="16pt"/>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kład/INCI:</text:p>
      <text:p text:style-name="P2">Sorbitol, Oryza Sativa (Rice) Starch, Avena Sativa (Oat) Kernel Flour, Sodium Cocoyl Glycinate, Ficin, Simmondsia Chinensis (Jojoba) Seed Oil, Carica Papaya (Papaya) Fruit Extract, Niacynamide, Calcium Pantothenate, Sodium Ascorbyl Phosphate, Tocopheryl Acetate, Pyridoxine Hydrochloride, Sodium Starch Octenylsuccinate, Silica, Alpha-Arbutin, Sodium Hyaluronate, Maltodextrin, Parfum (Fragrance), Benzyl Salicylate, Hexyl Cinnamal, Linalool, Limonene.</text:p>
      <text:p text:style-name="P2"/>
      <text:p text:style-name="P1">Ostrzeżenia:</text:p>
      <text:p text:style-name="P2"/>
      <text:list text:style-name="L1">
        <text:list-item>
          <text:p text:style-name="P3">Wyłącznie do użytku profesjonalnego.</text:p>
        </text:list-item>
      </text:list>
      <text:p text:style-name="P2">Skład produktu może ulec zmianie. Aktualny skład produktu znajduje się na opakowaniu.</text:p>
      <text:p text:style-name="P2"/>
      <text:p text:style-name="P2"/>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1T12:35:18.261518400</meta:creation-date>
    <dc:date>2026-09-01T13:29:05.566620900</dc:date>
    <meta:editing-duration>PT53M46S</meta:editing-duration>
    <meta:editing-cycles>4</meta:editing-cycles>
    <meta:generator>LibreOffice/26.2.5.2$Windows_X86_64 LibreOffice_project/cd7284b4cbbfeb507e630c1aac019f4157393acb</meta:generator>
    <meta:document-statistic meta:table-count="0" meta:image-count="0" meta:object-count="0" meta:page-count="1" meta:paragraph-count="5" meta:word-count="69" meta:character-count="597" meta:non-whitespace-character-count="534"/>
  </office:meta>
</office:document-meta>
</file>