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style:font-size-asian="16pt" style:font-size-complex="16pt"/>
    </style:style>
    <style:style style:name="P4" style:family="paragraph" style:parent-style-name="Standard">
      <style:text-properties fo:font-size="16pt" fo:font-weight="bold" officeooo:paragraph-rsid="00030a23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6pt" officeooo:paragraph-rsid="00030a23" style:font-size-asian="16pt" style:font-size-complex="16pt"/>
    </style:style>
    <style:style style:name="T1" style:family="text">
      <style:text-properties officeooo:rsid="00030a23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do użytku profesjonalnego.</text:p>
        </text:list-item>
        <text:list-item>
          <text:p text:style-name="P3">Chronić przed dziećmi.</text:p>
        </text:list-item>
        <text:list-item>
          <text:p text:style-name="P3">Przed użyciem wosku sprawdzić jego temperaturę, aby uniknąć oparzeń.</text:p>
        </text:list-item>
        <text:list-item>
          <text:p text:style-name="P3">Nie stosować na uszkodzoną lub podrażnioną skórę.</text:p>
        </text:list-item>
        <text:list-item>
          <text:p text:style-name="P3">Unikać kontaktu z oczami.</text:p>
        </text:list-item>
        <text:list-item>
          <text:p text:style-name="P3">Depilacja może powodować lekkie zaczerwienienie, które zwykle ustępuje w ciągu 10 minut do 3 godzin. Jest to normalne i można je złagodzić emulsją po woskowaniu. Jeśli objawy utrzymują się, skonsultuj się z lekarzem.</text:p>
        </text:list-item>
        <text:list-item>
          <text:p text:style-name="P3">Przeciwwskazania do depilacji woskiem: <text:s/>Ostre i przewlekłe choroby skóry w miejscu depilacji. Żylaki w miejscu zabiegu.</text:p>
        </text:list-item>
        <text:list-item>
          <text:p text:style-name="P3">Nie stosować w sposób niezgodny z przeznaczeniem!</text:p>
        </text:list-item>
      </text:list>
      <text:p text:style-name="P2">Skład produktu może ulec zmianie. Aktualny skład produktu znajduje się na opakowaniu.</text:p>
      <text:p text:style-name="P1"/>
      <text:p text:style-name="P4">Skład/<text:span text:style-name="T1">INCI</text:span>:</text:p>
      <text:p text:style-name="P5">Glyceryl Rosinate, Paraffinum Liquidum (Mineral Oil), Hydrogenated Coconut Oil, Synthetic Beeswax, Cera Microcristallina (Microcrystalline Wax), Cera Alba (Beeswax), CI 77891 (Titanium Dioxide), Parafina, CI 15850 (D&amp;C Red 6 Lake)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0:06:09.546828200</meta:creation-date>
    <dc:date>2026-08-31T11:14:23.259969400</dc:date>
    <meta:editing-duration>PT21M52S</meta:editing-duration>
    <meta:editing-cycles>5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2" meta:word-count="134" meta:character-count="929" meta:non-whitespace-character-count="814"/>
  </office:meta>
</office:document-meta>
</file>