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fo:font-weight="bold" officeooo:rsid="00195671" officeooo:paragraph-rsid="00195671" style:font-weight-asian="bold" style:font-weight-complex="bold"/>
    </style:style>
    <style:style style:name="P2" style:family="paragraph" style:parent-style-name="Standard" style:list-style-name="L1">
      <style:text-properties fo:font-weight="normal" officeooo:rsid="00195671" officeooo:paragraph-rsid="00195671" style:font-weight-asian="normal" style:font-weight-complex="normal"/>
    </style:style>
    <style:style style:name="P3" style:family="paragraph" style:parent-style-name="Standard">
      <style:text-properties officeooo:rsid="00195671" officeooo:paragraph-rsid="00195671"/>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Ostrzeżenia:</text:p>
      <text:list text:style-name="L1">
        <text:list-item>
          <text:p text:style-name="P2">Przed pierwszym użyciem wykonaj test na małym obszarze skóry, aby sprawdzić, czy nie wystąpi reakcja alergiczna.</text:p>
        </text:list-item>
        <text:list-item>
          <text:p text:style-name="P2">Nie stosuj produktu na uszkodzoną lub podrażnioną skórę.</text:p>
        </text:list-item>
        <text:list-item>
          <text:p text:style-name="P2">Unikaj kontaktu z oczami. W przypadku dostania się produktu do oczu, natychmiast przemyj je dużą ilością wody.</text:p>
        </text:list-item>
        <text:list-item>
          <text:p text:style-name="P2">Nie połykaj. Produkt przeznaczony jest wyłącznie do użytku zewnętrznego.</text:p>
        </text:list-item>
        <text:list-item>
          <text:p text:style-name="P2">Trzymaj produkt poza zasięgiem dzieci.</text:p>
        </text:list-item>
        <text:list-item>
          <text:p text:style-name="P2">Przechowuj w chłodnym i suchym miejscu, z dala od bezpośredniego światła słonecznego i wysokich temperatur.</text:p>
        </text:list-item>
        <text:list-item>
          <text:p text:style-name="P2">Nie używaj produktu, jeśli jesteś uczulony na którykolwiek ze składników.</text:p>
        </text:list-item>
        <text:list-item>
          <text:p text:style-name="P2">Jeśli wystąpi podrażnienie, zaczerwienienie lub swędzenie, zaprzestań stosowania produktu i skonsultuj się z lekarzem.</text:p>
        </text:list-item>
        <text:list-item>
          <text:p text:style-name="P2">Upewnij się, że opakowanie jest szczelnie zamknięte po każdym użyciu.</text:p>
        </text:list-item>
        <text:list-item>
          <text:p text:style-name="P2">Produkt może powodować śliskość powierzchni, dlatego zachowaj ostrożność podczas aplikacji.</text:p>
        </text:list-item>
        <text:list-item>
          <text:p text:style-name="P2">W przypadku stosowania u dzieci, upewnij się, że produkt jest odpowiedni dla ich wieku i skóry.</text:p>
        </text:list-item>
        <text:list-item>
          <text:p text:style-name="P2">Nie używaj produktu po upływie daty ważności.</text:p>
        </text:list-item>
      </text:list>
      <text:p text:style-name="P1">Skład produktu może ulec zmianie. Aktualny skład produktu znajduje się na opakowaniu.</text:p>
      <text:p text:style-name="P1"/>
      <text:p text:style-name="P1">Skład/INCI:</text:p>
      <text:p text:style-name="P3">Aqua (Water), Ethylhexyl Stearate, Cetearyl Alcohol, Butyrospermum Parkii (Shea) Butter, Dimethicone, Glycerin, Ceteareth-20, Mangifera Indica (Mango) Seed Butter, Panthenol, Tocopheryl Acetate, Sodium Polyacrylate, Xanthan Gum, Mica, Phenoxyethanol, Ethylhexylglycerin, Potassium Hydroxide, Disodium EDTA, CI 77891 (Titanium Dioxide), CI 77491 (Iron Oxide Red), CI 77491 (Iron Oxides), CI 19140, CI 16255, Citric Acid, Parfum (Fragrance), Alpha- Isomethyl Ionone, Benzyl Salicylate,Citronellol, Geraniol, Hexyl Cinnamal, Limonene, Linalool, Linalyl Acetate, Pinene, Tetramethyl Acetyloctahydronaphthalene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06T11:20:29.958654300</meta:creation-date>
    <dc:date>2026-07-06T11:21:28.416101800</dc:date>
    <meta:editing-duration>PT58S</meta:editing-duration>
    <meta:editing-cycles>1</meta:editing-cycles>
    <meta:document-statistic meta:table-count="0" meta:image-count="0" meta:object-count="0" meta:page-count="1" meta:paragraph-count="16" meta:word-count="231" meta:character-count="1713" meta:non-whitespace-character-count="1510"/>
    <meta:generator>LibreOffice/26.2.4.2$Windows_X86_64 LibreOffice_project/0229ac93fcf0d7cbc6376066c6f35021cef002dc</meta:generator>
  </office:meta>
</office:document-meta>
</file>