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Standard">
      <style:text-properties fo:font-weight="bold" style:font-weight-asian="bold" style:font-weight-complex="bold"/>
    </style:style>
    <style:style style:name="P2" style:family="paragraph" style:parent-style-name="Standard" style:list-style-name="L1"/>
    <style:style style:name="P3" style:family="paragraph" style:parent-style-name="Standard">
      <style:text-properties officeooo:rsid="00015363" officeooo:paragraph-rsid="00015363"/>
    </style:style>
    <style:style style:name="T1" style:family="text">
      <style:text-properties fo:font-weight="bold" style:font-weight-asian="bold" style:font-weight-complex="bol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Ostrzeżenia:</text:p>
      <text:p text:style-name="Standard"/>
      <text:list text:style-name="L1">
        <text:list-item>
          <text:p text:style-name="P2">Zwróć uwagę na składniki produktu, aby uniknąć reakcji alergicznych. Wykonaj test na małym obszarze skóry przed pełnym użyciem.</text:p>
        </text:list-item>
        <text:list-item>
          <text:p text:style-name="P2">W przypadku wystąpienia podrażnienia, zaczerwienienia, swędzenia lub pieczenia, natychmiast przerwij stosowanie i skonsultuj się z lekarzem.</text:p>
        </text:list-item>
        <text:list-item>
          <text:p text:style-name="P2">Nie stosuj peelingu na otwarte rany, skaleczenia, oparzenia słoneczne, stany zapalne lub inne uszkodzenia skóry.</text:p>
        </text:list-item>
        <text:list-item>
          <text:p text:style-name="P2">Nie używaj peelingu zbyt często, aby uniknąć nadmiernego złuszczania i podrażnienia skóry. Postępuj zgodnie z zaleceniami producenta.</text:p>
        </text:list-item>
        <text:list-item>
          <text:p text:style-name="P2">Osoby z cukrzycą lub problemami krążenia powinny skonsultować się z lekarzem przed użyciem peelingu do stóp.</text:p>
        </text:list-item>
        <text:list-item>
          <text:p text:style-name="P2">Używaj tylko czystych narzędzi i aplikatorów, aby uniknąć infekcji.</text:p>
        </text:list-item>
        <text:list-item>
          <text:p text:style-name="P2">Przechowuj produkt w miejscu niedostępnym dla dzieci i zwierząt, z dala od źródeł ciepła i światła słonecznego.</text:p>
        </text:list-item>
        <text:list-item>
          <text:p text:style-name="P2">Postępuj zgodnie z instrukcjami dotyczącymi utylizacji produktu i opakowania.</text:p>
        </text:list-item>
        <text:list-item>
          <text:p text:style-name="P2">Unikaj kontaktu peelingu z oczami. W razie kontaktu, natychmiast przemyj oczy dużą ilością wody.</text:p>
        </text:list-item>
        <text:list-item>
          <text:p text:style-name="P2">Uważaj na śliską powierzchnię po użyciu peelingu, szczególnie w wannie lub pod prysznicem.</text:p>
        </text:list-item>
      </text:list>
      <text:p text:style-name="Standard">Skład produktu może ulec zmianie. Aktualny skład produktu znajduje się na opakowaniu.</text:p>
      <text:p text:style-name="Standard"/>
      <text:p text:style-name="P3"><text:span text:style-name="T1">Skład/INCI:</text:span><text:line-break/>Paraffinum Liquidum (Mineral Oil), Sucrose, Sodium Chloride, Petrolatum, Silica, PEG-40 Hydrogenated Castor Oil, Prunus Amygdalus Dulcis (Sweet Almond) Oil, Butyrospermum Parkii (Shea) Butter, Mangifera Indica (Mango) Seed Butter, Tocopheryl Acetate, Glyceryl Palmitate/Stearate, Glycerin, Stearic Acid, Paraffin, Cera Alba (Beeswax), Synthetic Fluorphlogopite, Tin Oxide, BHA, CI 77891 (Titanium Dioxide), Mica, Phenoxyethanol, Ethylhexylglycerin, CI 19140, CI 16255, Parfum (Fragrance), Linalool, Pinene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06T12:09:03.728679000</meta:creation-date>
    <dc:date>2026-07-06T12:10:55.904634200</dc:date>
    <meta:editing-duration>PT1M52S</meta:editing-duration>
    <meta:editing-cycles>1</meta:editing-cycles>
    <meta:document-statistic meta:table-count="0" meta:image-count="0" meta:object-count="0" meta:page-count="1" meta:paragraph-count="13" meta:word-count="227" meta:character-count="1686" meta:non-whitespace-character-count="1482"/>
    <meta:generator>LibreOffice/26.2.4.2$Windows_X86_64 LibreOffice_project/0229ac93fcf0d7cbc6376066c6f35021cef002dc</meta:generator>
  </office:meta>
</office:document-meta>
</file>