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weight="normal" style:font-weight-asian="normal" style:font-weight-complex="normal"/>
    </style:style>
    <style:style style:name="T1" style:family="text">
      <style:text-properties fo:color="#000000" loext:opacity="100%" fo:font-size="18pt" fo:font-weight="bold" style:font-size-asian="18pt" style:font-weight-asian="bold" style:font-size-complex="18pt" style:font-weight-complex="bold"/>
    </style:style>
    <style:style style:name="T2" style:family="text">
      <style:text-properties fo:color="#000000" loext:opacity="100%" fo:font-size="18pt" style:font-size-asian="18pt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pan text:style-name="T1">Skład/INCI:</text:span></text:p>
      <text:p text:style-name="P1"><text:span text:style-name="T2">Polyurethane-1, Hydroxypropyl Methacrylate, HEMA, Hydroxycyclohexyl Phenyl</text:span></text:p>
      <text:p text:style-name="P1"><text:span text:style-name="T2">Ketone, [+/-] CI 45410, CI 47000, CI 12085, CI 77266, CI 77346, CI 77891, CI 16185, CI 42053,</text:span></text:p>
      <text:p text:style-name="P1"><text:span text:style-name="T2">CI 77820, CI 77499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4-11-13T15:24:34.401000000</dc:date>
    <meta:editing-duration>PT55S</meta:editing-duration>
    <meta:editing-cycles>1</meta:editing-cycles>
    <meta:document-statistic meta:table-count="0" meta:image-count="0" meta:object-count="0" meta:page-count="1" meta:paragraph-count="4" meta:word-count="29" meta:character-count="196" meta:non-whitespace-character-count="171"/>
    <meta:generator>LibreOffice/7.6.2.1$Windows_X86_64 LibreOffice_project/56f7684011345957bbf33a7ee678afaf4d2ba333</meta:generator>
  </office:meta>
</office:document-meta>
</file>