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fo:font-size="16pt" fo:font-weight="bold" officeooo:rsid="001fed35" officeooo:paragraph-rsid="001fed35" style:font-size-asian="16pt" style:font-weight-asian="bold" style:font-size-complex="16pt" style:font-weight-complex="bold"/>
    </style:style>
    <style:style style:name="P2" style:family="paragraph" style:parent-style-name="Standard">
      <style:text-properties fo:font-size="16pt" officeooo:rsid="001fed35" officeooo:paragraph-rsid="001fed35" style:font-size-asian="16pt" style:font-size-complex="16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kład/INCI:</text:p>
      <text:p text:style-name="P2">Aqua, Coco-Caprylate/Caprate, Butyrospermum Parkii Butter, Decyl Oleate, Parfum, Cetearyl Alcohol, Cetearyl Olivate, Prunus Amygdalus Dulcis Oil, Glycerin, Sorbitan Olivate, Theobroma Cacao Seed Butter, Cetyl Alcohol, Sucrose Stearate, Tocopheryl Acetate, Triticum Vulgare Germ Oil, Schinus Terebinthifolia Seed Extract, Sucrose Palmitate, Benzyl Alcohol, Xanthan Gum, Dehydroacetic Acid, Tocopherol, Citric Acid, Hydrogenated Palm Glycerides Citrate, Tetramethyl Acetyloctahydronaphthalenes, Linalool, Coumarin, Limonene, Linalyl Acetate, Dimethyl Phenethyl Acetate, Lavandula Oil/Extract, Citrus Aurantium Peel Oil, Pogostemon Cablin Oil, Benzaldehyde, Rose Ketones, Beta-Caryophyllene, Terpineol, Pinene, VanillinLinalyl Acetate, Dimethyl Phenethyl Acetate, Lavandula Oil/Extract, Citrus Aurantium Peel Oil, Pogostemon Cablin Oil, Benzaldehyde, Rose Ketones, Beta-Caryophyllene, Terpineol, Pinene, Vanillin</text:p>
      <text:p text:style-name="P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4-27T13:42:26.528525700</meta:creation-date>
    <dc:date>2026-08-14T14:33:21.922269700</dc:date>
    <meta:editing-duration>PT1M19S</meta:editing-duration>
    <meta:editing-cycles>2</meta:editing-cycles>
    <meta:generator>LibreOffice/26.2.5.2$Windows_X86_64 LibreOffice_project/cd7284b4cbbfeb507e630c1aac019f4157393acb</meta:generator>
    <meta:document-statistic meta:table-count="0" meta:image-count="0" meta:object-count="0" meta:page-count="1" meta:paragraph-count="2" meta:word-count="99" meta:character-count="920" meta:non-whitespace-character-count="823"/>
  </office:meta>
</office:document-meta>
</file>