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pitch="variable"/>
    <style:font-face style:name="Gill Sans MT" svg:font-family="'Gill Sans MT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officeooo:rsid="0017df4d" officeooo:paragraph-rsid="0017df4d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18pt" officeooo:rsid="0017df4d" officeooo:paragraph-rsid="0017df4d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kład/INCI:</text:p>
      <text:p text:style-name="P2"> Aqua (Water), Cichorium Intybus Root Oligosaccharides, Aqua (Water), Glycerin, Caesalpinia Spinosa Gum, Glycerin, Aqua (Water), Sodium Levulinate, Potassium Sorbate, Glycerin, Aqua (Water), Palmitoyl Tripeptide-5, Propanediol, Betaine, Panthenol, CI 16255, PEG-40 Hydrogenated Castor Oil, Cellulose Gum, Xanthan Gum, Inulin, Cellulose, Fructose, Glucose, Maltose, Agave Tequilana Leaf Extract, Sodium Hyaluronate, Sodium Hyaluronate, Sodium Hyaluronate, CI 42090, CI 17200, Parfum (Fragrance), Lactic Acid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pitch="variable"/>
    <style:font-face style:name="Gill Sans MT" svg:font-family="'Gill Sans MT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2-20T08:16:35.942000000</meta:creation-date>
    <dc:date>2024-12-20T08:23:48.974000000</dc:date>
    <meta:editing-duration>PT7M6S</meta:editing-duration>
    <meta:editing-cycles>17</meta:editing-cycles>
    <meta:generator>LibreOffice/24.8.3.2$Windows_X86_64 LibreOffice_project/48a6bac9e7e268aeb4c3483fcf825c94556d9f92</meta:generator>
    <meta:document-statistic meta:table-count="0" meta:image-count="0" meta:object-count="0" meta:page-count="1" meta:paragraph-count="2" meta:word-count="61" meta:character-count="517" meta:non-whitespace-character-count="457"/>
  </office:meta>
</office:document-meta>
</file>